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rebuchet MS" svg:font-family="'Trebuchet MS'" style:font-family-generic="swiss" style:font-pitch="variable"/>
  </office:font-face-decls>
  <office:automatic-styles>
    <style:style style:name="P1" style:family="paragraph" style:parent-style-name="Standard">
      <style:text-properties fo:font-size="15pt" officeooo:paragraph-rsid="001b3d8b" style:font-size-asian="15pt" style:font-size-complex="15pt"/>
    </style:style>
    <style:style style:name="P2" style:family="paragraph" style:parent-style-name="Standard">
      <style:text-properties style:font-name="Trebuchet MS" fo:font-size="15pt" officeooo:rsid="001b3d8b" officeooo:paragraph-rsid="001b3d8b" style:font-size-asian="15pt" style:font-size-complex="15pt"/>
    </style:style>
    <style:style style:name="P3" style:family="paragraph" style:parent-style-name="Standard">
      <style:text-properties style:font-name="Trebuchet MS" fo:font-size="15pt" officeooo:rsid="001d284e" officeooo:paragraph-rsid="001d284e" style:font-size-asian="15pt" style:font-size-complex="15pt"/>
    </style:style>
    <style:style style:name="P4" style:family="paragraph" style:parent-style-name="Standard">
      <style:text-properties style:font-name="Trebuchet MS" fo:font-size="15pt" officeooo:rsid="001f6801" officeooo:paragraph-rsid="001f6801" style:font-size-asian="15pt" style:font-size-complex="15pt"/>
    </style:style>
    <style:style style:name="T1" style:family="text">
      <style:text-properties style:font-name="Trebuchet MS" officeooo:rsid="001b3d8b"/>
    </style:style>
    <style:style style:name="T2" style:family="text">
      <style:text-properties officeooo:rsid="00215296"/>
    </style:style>
    <style:style style:name="T3" style:family="text">
      <style:text-properties officeooo:rsid="001d284e"/>
    </style:style>
    <style:style style:name="T4" style:family="text">
      <style:text-properties officeooo:rsid="001c94c4"/>
    </style:style>
    <style:style style:name="T5" style:family="text">
      <style:text-properties officeooo:rsid="001f6801"/>
    </style:style>
    <style:style style:name="T6" style:family="text">
      <style:text-properties officeooo:rsid="001f126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ugust 27, 2025</text:span></text:p>
      <text:p text:style-name="P2"/>
      <text:p text:style-name="P2"/>
      <text:p text:style-name="P2">Sara Luly, President</text:p>
      <text:p text:style-name="P2">Kansas State University Faculty Senate</text:p>
      <text:p text:style-name="P2"/>
      <text:p text:style-name="P2">Re: AY 2024-2025 <text:span text:style-name="T2">Greivance Chair’s </text:span>annual report</text:p>
      <text:p text:style-name="P2"/>
      <text:p text:style-name="P2"/>
      <text:p text:style-name="P2"><text:span text:style-name="T3">One</text:span> inquir<text:span text:style-name="T3">y</text:span> w<text:span text:style-name="T3">as</text:span> made to me in AY 2024-2025 regarding <text:span text:style-name="T3">a </text:span>faculty grievance.</text:p>
      <text:p text:style-name="P2"/>
      <text:p text:style-name="P2"><text:span text:style-name="T3">This</text:span> inquiry <text:span text:style-name="T4">was made</text:span> <text:span text:style-name="T4">to the Provost’s office in November, on which I was copied. </text:span><text:span text:style-name="T3">A federal</text:span><text:span text:style-name="T4"> case against the University was already public knowledge </text:span><text:span text:style-name="T3">a</text:span><text:span text:style-name="T4">s reported in mainstream media. I ascertained through official HR channels that the individual had </text:span>been dismissed from the University <text:span text:style-name="T5">in October </text:span>and was thus ineligible to initiate a formal grievance <text:span text:style-name="T4">request</text:span>. <text:span text:style-name="T6">N</text:span><text:span text:style-name="T3">o request for a formal grievance hearing was ever made. Much later, t</text:span><text:span text:style-name="T4">his case resulted in an Appendix M hearing which ended with the dismissal being upheld.</text:span></text:p>
      <text:p text:style-name="P2"/>
      <text:p text:style-name="P3">In February I was copied on a letter—along with many senior academic administrators—alleging <text:span text:style-name="T6">several incidents of</text:span> <text:span text:style-name="T6">administrative misconduct in a department of the College of Arts and Sciences. Provost Mendez took direct responsibility for responding and I am unaware of any outcomes.</text:span></text:p>
      <text:p text:style-name="P3"/>
      <text:p text:style-name="P4">Respectfully submitted,</text:p>
      <text:p text:style-name="P4"/>
      <text:p text:style-name="P4"/>
      <text:p text:style-name="P4"/>
      <text:p text:style-name="P4">Roger C. R. Adams</text:p>
      <text:p text:style-name="P4">Grievance Chair</text:p>
      <text:p text:style-name="P4"/>
      <text:p text:style-name="P4">Associate Professor</text:p>
      <text:p text:style-name="P4">Morse Department of Archives &amp; Special Collections</text:p>
      <text:p text:style-name="P4">Hale Library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rebuchet MS" svg:font-family="'Trebuchet MS'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8-27T12:11:58.876239300</meta:creation-date>
    <dc:date>2025-08-27T13:38:37.367667000</dc:date>
    <meta:editing-duration>PT11M16S</meta:editing-duration>
    <meta:editing-cycles>3</meta:editing-cycles>
    <meta:generator>LibreOffice/25.2.5.2$Windows_X86_64 LibreOffice_project/03d19516eb2e1dd5d4ccd751a0d6f35f35e08022</meta:generator>
    <meta:print-date>2025-08-27T13:36:55.536850600</meta:print-date>
    <meta:document-statistic meta:table-count="0" meta:image-count="0" meta:object-count="0" meta:page-count="1" meta:paragraph-count="13" meta:word-count="178" meta:character-count="1129" meta:non-whitespace-character-count="966"/>
  </office:meta>
</office:document-meta>
</file>